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15<text:span text:style-name="T15">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Струна за тример,уље за мешавину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2</text:span><text:span text:style-name="T17">.000,00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>*<text:span text:style-name="T15">Потребно је да фактуру региструје у ЦРФ ради даље обраде.</text:span>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15</text:span><text:span text:style-name="T15">.07. до <text:s/></text:span><text:span text:style-name="T18">17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6493189616035195058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3524171796265731083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2</meta:editing-cycles>
    <meta:print-date>2026-07-06T09:33:28.97</meta:print-date>
    <meta:creation-date>2023-02-02T10:19:00</meta:creation-date>
    <dc:date>2026-07-15T12:25:48.39</dc:date>
    <meta:editing-duration>P1DT1H42M2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7" meta:word-count="421" meta:character-count="301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